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Domyślnaczcionkaakapitu" style:family="text">
      <style:text-properties style:language-asian="pl" style:country-asian="PL" style:language-complex="ar" style:country-complex="SA"/>
    </style:style>
    <style:style style:name="T3" style:parent-style-name="Domyślnaczcionkaakapitu" style:family="text">
      <style:text-properties style:language-asian="pl" style:country-asian="PL" style:language-complex="ar" style:country-complex="SA"/>
    </style:style>
    <style:style style:name="T4" style:parent-style-name="Domyślnaczcionkaakapitu" style:family="text">
      <style:text-properties fo:font-size="18pt" style:font-size-asian="18pt" style:font-size-complex="18pt"/>
    </style:style>
    <style:style style:name="T5" style:parent-style-name="Domyślnaczcionkaakapitu" style:family="text">
      <style:text-properties fo:font-size="18pt" style:font-size-asian="18pt" style:font-size-complex="18pt"/>
    </style:style>
    <style:style style:name="T6" style:parent-style-name="Domyślnaczcionkaakapitu" style:family="text">
      <style:text-properties fo:font-size="18pt" style:font-size-asian="18pt" style:font-size-complex="18pt"/>
    </style:style>
    <style:style style:name="P7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</style:style>
    <style:style style:name="P11" style:parent-style-name="Standard" style:family="paragraph">
      <style:paragraph-properties fo:text-align="center"/>
    </style:style>
    <style:style style:name="P12" style:parent-style-name="Standard" style:family="paragraph">
      <style:paragraph-properties fo:text-align="center"/>
    </style:style>
    <style:style style:name="P13" style:parent-style-name="Standard" style:family="paragraph">
      <style:paragraph-properties fo:text-align="center"/>
    </style:style>
    <style:style style:name="P14" style:parent-style-name="Standard" style:family="paragraph">
      <style:paragraph-properties fo:text-align="center"/>
    </style:style>
    <style:style style:name="P15" style:parent-style-name="Standard" style:family="paragraph">
      <style:paragraph-properties fo:text-align="center"/>
    </style:style>
    <style:style style:name="P16" style:parent-style-name="Standard" style:family="paragraph">
      <style:paragraph-properties fo:text-align="center"/>
    </style:style>
    <style:style style:name="P17" style:parent-style-name="Standard" style:family="paragraph">
      <style:paragraph-properties fo:text-align="center"/>
    </style:style>
    <style:style style:name="P18" style:parent-style-name="Standard" style:family="paragraph">
      <style:paragraph-properties fo:text-align="center"/>
    </style:style>
    <style:style style:name="P19" style:parent-style-name="Standard" style:family="paragraph">
      <style:paragraph-properties fo:text-align="center"/>
    </style:style>
    <style:style style:name="P20" style:parent-style-name="Standard" style:family="paragraph">
      <style:paragraph-properties fo:text-align="center"/>
    </style:style>
    <style:style style:name="P21" style:parent-style-name="Standard" style:family="paragraph">
      <style:paragraph-properties fo:text-align="center"/>
    </style:style>
    <style:style style:name="P22" style:parent-style-name="Standard" style:family="paragraph">
      <style:paragraph-properties fo:text-align="center"/>
    </style:style>
    <style:style style:name="P23" style:parent-style-name="Standard" style:family="paragraph">
      <style:paragraph-properties fo:text-align="center"/>
    </style:style>
    <style:style style:name="P24" style:parent-style-name="Standard" style:family="paragraph">
      <style:paragraph-properties fo:text-align="center"/>
    </style:style>
    <style:style style:name="P25" style:parent-style-name="Standard" style:family="paragraph">
      <style:paragraph-properties fo:text-align="center"/>
    </style:style>
    <style:style style:name="P26" style:parent-style-name="Standard" style:family="paragraph">
      <style:paragraph-properties fo:text-align="center"/>
    </style:style>
    <style:style style:name="P27" style:parent-style-name="Standard" style:family="paragraph">
      <style:text-properties fo:font-weight="bold" style:font-weight-asian="bold" style:font-weight-complex="bold"/>
    </style:style>
    <style:style style:name="T28" style:parent-style-name="Domyślnaczcionkaakapitu" style:family="text">
      <style:text-properties fo:font-weight="bold" style:font-weight-asian="bold" style:font-weight-complex="bold"/>
    </style:style>
    <style:style style:name="P29" style:parent-style-name="Standard" style:family="paragraph">
      <style:text-properties fo:font-weight="bold" style:font-weight-asian="bold" style:font-weight-complex="bold"/>
    </style:style>
    <style:style style:name="T30" style:parent-style-name="Domyślnaczcionkaakapitu" style:family="text">
      <style:text-properties fo:font-weight="bold" style:font-weight-asian="bold" style:font-weight-complex="bold"/>
    </style:style>
    <style:style style:name="T31" style:parent-style-name="Domyślnaczcionkaakapitu" style:family="text">
      <style:text-properties fo:font-weight="bold" style:font-weight-asian="bold" style:font-weight-complex="bold"/>
    </style:style>
    <style:style style:name="T32" style:parent-style-name="Domyślnaczcionkaakapitu" style:family="text">
      <style:text-properties fo:font-weight="bold" style:font-weight-asian="bold" style:font-weight-complex="bold"/>
    </style:style>
    <style:style style:name="T33" style:parent-style-name="Domyślnaczcionkaakapitu" style:family="text">
      <style:text-properties fo:font-size="7pt" style:font-size-asian="7pt" style:font-size-complex="7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 text:c="12"/><text:span text:style-name="T2"><draw:frame draw:style-name="a0" draw:name="Obraz 1" text:anchor-type="as-char" svg:x="0in" svg:y="0in" svg:width="1.38976in" svg:height="1.38976in" style:rel-width="scale" style:rel-height="scale"><draw:image xlink:href="media/image1.emf" xlink:type="simple" xlink:show="embed" xlink:actuate="onLoad"/><svg:title/><svg:desc/></draw:frame></text:span><text:s text:c="59"/><text:span text:style-name="T3"><draw:frame draw:style-name="a1" draw:name="Obraz 2" text:anchor-type="as-char" svg:x="0in" svg:y="0in" svg:width="1.3937in" svg:height="1.37795in" style:rel-width="scale" style:rel-height="scale"><draw:image xlink:href="media/image2.emf" xlink:type="simple" xlink:show="embed" xlink:actuate="onLoad"/><svg:title/><svg:desc/></draw:frame></text:span><text:s text:c="19"/></text:p>
      <text:p text:style-name="Standard"><text:s text:c="54"/><text:span text:style-name="T4"><text:s/></text:span><text:span text:style-name="T5"><text:s/></text:span><text:span text:style-name="T6">R E G U L A M I N<text:s/></text:span></text:p>
      <text:p text:style-name="P7"/>
      <text:p text:style-name="P8">„XXXVI <text:s/>RAJD ZAKOŃCZENIA SEZONU KOLARSKIEGO WANDRUSA”<text:s/></text:p>
      <text:p text:style-name="P9">POPRADZKI PARK KRAJOBRAZOWY – DOLINA POPRADU</text:p>
      <text:p text:style-name="P10"/>
      <text:p text:style-name="P11"/>
      <text:p text:style-name="P12"><text:s/>1.CEL RAJDU- <text:s/>„WĘDRUJ Z NAMI OJCZYSTYMI SZLAKAMI”-<text:s/>poznanie wspaniałych <text:s text:c="12"/></text:p>
      <text:p text:style-name="P13"><text:s text:c="43"/>walorów i gościnności ziemi Popradzkiego Parku - obcowanie i wędrówki po niezwykłych terenach <text:s/>i okolicy- relaks i dobra zabawa przy ognisku.</text:p>
      <text:p text:style-name="P14"/>
      <text:p text:style-name="P15"><text:s/>2.OGÓLNE WARUNKI UCZESTNICTWA- w rajdzie mogą uczestniczyć turyści zrzeszeni w kołach i klubach PTTK oraz indywidualni- niepełnoletni biorą udział w rajdzie pod opieką dorosłego opiekuna- bierzemy ze sobą sprawny rower, ,śpiewniki i dobry humor /wszyscy/</text:p>
      <text:p text:style-name="P16"><text:s/></text:p>
      <text:p text:style-name="P17"><text:s text:c="4"/>3.TERMIN I BAZA RAJDU- rajd odbędzie się w terminie 25 – 27.09. 2026 r.<text:s/> pobyt i noclegi:</text:p>
      <text:p text:style-name="P18">Wierchomla Wielka 105 <text:s/>WIKTOROWA CHATA</text:p>
      <text:p text:style-name="P19">Szczegóły noclegu na<text:s/><text:a xlink:href="http://www.wiktorowachata.com/" office:target-frame-name="_top" xlink:show="replace">www.wiktorowachata.com</text:a></text:p>
      <text:p text:style-name="P20"><text:s/></text:p>
      <text:p text:style-name="Standard"><text:s text:c="5"/>4.ŚWIADCZENIA ZAREZERWOWANE DLA UCZESTNIKÓW I KOSZT</text:p>
      <text:p text:style-name="P21">wpisowe 200 zł do końca sierpnia 2026 na moje konto 28 1560 1094 0000 9260 0001 8109</text:p>
      <text:p text:style-name="P22">w tytule przelewu proszę podać nazwisko za kogo jest dany przelew</text:p>
      <text:p text:style-name="P23">1 września zaliczkę przeleję na konto właściciela obiektu noclegowego, brak zwrotów.</text:p>
      <text:p text:style-name="P24">2 x śniadania, 2 x<text:s/>obiadokolacja, 2 x nocleg, 1 doba 150 zł x 2 = 300 zł od uczestnika</text:p>
      <text:p text:style-name="P25"><text:s/>to opłata za świadczenia dla uczestników.</text:p>
      <text:p text:style-name="P26"><text:s text:c="8"/>Organizowany Rajd nie przynosi dochodów dla organizatorów, impreza odbywa się na zasadach non profit</text:p>
      <text:p text:style-name="Standard"/>
      <text:p text:style-name="Standard"><text:s text:c="2"/>5. <text:s/>RAMOWY PROGRAM RAJDU /PROPONOWANY PRZEZ ORGANIZATORA</text:p>
      <text:p text:style-name="P27"/>
      <text:p text:style-name="Standard"><text:span text:style-name="T28"><text:s text:c="3"/>25.09</text:span>. piątek dojazd na bazę 18.00. obiadokolacja</text:p>
      <text:p text:style-name="P29"/>
      <text:p text:style-name="Standard"><text:span text:style-name="T30"><text:s text:c="3"/>26.09.</text:span><text:s/>sobota dwie trasy w kierunku Muszyny (50 km) i Krynicy (70 km) do Muszyny pojedziemy doliną Popradu, cała trasa szosa asfaltowa i tu Poprad odbija na południe a chętni<text:s/>do Krynicy mogą pojechać ścieżką rowerową od Muszyny. Natomiast w kierunku Starego Sącza jedziemy szosą do Piwnicznej (6 km) i wjeżdżamy na ścieżkę rowerową do Starego Sącza wzdłuż Popradu (60 km). Powrót tą samą trasą, wszystkie trasy z Krynicy, Muszyny<text:s/>oraz z Sącza. Odległości podałem w obie strony i są to odległości orientacyjne. Z Muszyny można wrócić po Słowackiej stronie ścieżką ale trasa się wydłuży o około 8 km bo trzeba dojechać do mostu w Piwnicznej.</text:p>
      <text:p text:style-name="Standard">W samej dolinie Popradu płynie rzeka Poprad, droga wojewódzka 971 oraz jest torowisko kolei. Można się wspomóc koleją, na całej naszej trasie jeżdżą pociągi osobowe w obie strony. Jest stacja kolejowa Wierchomla Wielka. Jeżdżą bo widziałem, natomiast nie znam rozkładu jazdy. A może taki „MYK” rowerem<text:s/>30 km do Sącza następnie pociągiem do Krynicy i z Krynicy do Wierchomli Wielkiej rowerem. Będzie cały dzień z górki.<text:span text:style-name="T31"><text:s/>;)</text:span><text:s/>Zainteresowanym odpowiem na nurtujące ich pytania na miejscu. <text:s text:c="2"/></text:p>
      <text:p text:style-name="Standard"/>
      <text:p text:style-name="Standard"><text:s/><text:span text:style-name="T32">27.09.</text:span><text:s/>rano śniadanie, następnie czas wolny każdy może sobie coś zorganizować i pamiętajmy, że wracamy do domów. Wszystko co dobre szybko się kończy.</text:p>
      <text:p text:style-name="Standard"/>
      <text:p text:style-name="Standard"/>
      <text:p text:style-name="Standard"><text:s text:c="2"/>Zainteresowani uczestnicy biorą udział w imprezie na własne ryzyko i odpowiedzialność. Ubezpieczają się w PZU lub innej instytucji ubezpieczeniowej we własnym zakresie. Organizatorzy nie biorą żadnej odpowiedzialności za wypadki i szkody poniesione przez uczestników oraz osoby trzecie. Członkowie PTTK z opłaconymi składkami za rok 2026 są ubezpieczeni w ramach składki PTTK.</text:p>
      <text:p text:style-name="Standard"/>
      <text:p text:style-name="Standard"/>
      <text:p text:style-name="Standard"><text:s text:c="48"/><text:s text:c="29"/>ORGANIZATOR KTK PTTK „ Wandrus” Żory <text:s text:c="34"/></text:p>
      <text:p text:style-name="Standard"/>
      <text:p text:style-name="Standard"><text:s text:c="103"/><text:span text:style-name="T33"><text:s text:c="2"/>komandor Ryszard Skonieczny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Roman</dc:creator>
    <meta:creation-date>2026-08-10T14:55:00Z</meta:creation-date>
    <dc:date>2026-08-10T16:21:00Z</dc:date>
    <meta:print-date>2026-08-10T17:16:00Z</meta:print-date>
    <meta:template xlink:href="Normal.dotm" xlink:type="simple"/>
    <meta:editing-cycles>5</meta:editing-cycles>
    <meta:editing-duration>PT1680S</meta:editing-duration>
    <meta:document-statistic meta:page-count="1" meta:paragraph-count="7" meta:word-count="517" meta:character-count="3617" meta:row-count="25" meta:non-whitespace-character-count="3107"/>
  </office:meta>
</office:document-meta>
</file>